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bold" fo:background-color="transparent" style:font-size-asian="11pt" style:font-weight-asian="bold" style:font-size-complex="11pt" style:font-weight-complex="bold"/>
    </style:style>
    <style:style style:name="P2" style:family="paragraph" style:parent-style-name="Text_20_body">
      <style:paragraph-properties fo:margin-left="0cm" fo:margin-right="0cm" fo:margin-top="0cm" fo:margin-bottom="0cm" style:contextual-spacing="false" fo:text-indent="0cm" style:auto-text-indent="false"/>
      <style:text-properties style:font-name="Arial"/>
    </style:style>
    <style:style style:name="P3" style:family="paragraph" style:parent-style-name="Text_20_body">
      <style:paragraph-properties fo:margin-left="0cm" fo:margin-right="0cm" fo:text-align="right" style:justify-single-word="false" fo:text-indent="0cm" style:auto-text-indent="false"/>
    </style:style>
    <style:style style:name="P4"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bold" style:font-size-asian="11pt" style:font-weight-asian="bold" style:font-size-complex="11pt" style:font-weight-complex="bold"/>
    </style:style>
    <style:style style:name="P5" style:family="paragraph" style:parent-style-name="Text_20_body">
      <style:paragraph-properties fo:margin-left="0cm" fo:margin-right="0cm" fo:margin-top="0cm" fo:margin-bottom="0.199cm" style:contextual-spacing="false" fo:line-height="115%" fo:orphans="2" fo:widows="2" fo:text-indent="0cm" style:auto-text-indent="false"/>
    </style:style>
    <style:style style:name="P6"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17276c" officeooo:paragraph-rsid="0035f06f" fo:background-color="transparent" style:font-size-asian="11pt" style:font-size-complex="11pt"/>
    </style:style>
    <style:style style:name="P7"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paragraph-rsid="0051cb27" fo:background-color="transparent" style:font-size-asian="11pt" style:font-size-complex="11pt"/>
    </style:style>
    <style:style style:name="P8"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198523" officeooo:paragraph-rsid="00198523" fo:background-color="transparent" style:font-size-asian="11pt" style:font-size-complex="11pt"/>
    </style:style>
    <style:style style:name="P9"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17276c" officeooo:paragraph-rsid="0017276c" fo:background-color="transparent" style:font-size-asian="11pt" style:font-size-complex="11pt"/>
    </style:style>
    <style:style style:name="P10"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paragraph-rsid="003fb063" fo:background-color="transparent" style:font-size-asian="11pt" style:font-size-complex="11pt"/>
    </style:style>
    <style:style style:name="P11"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3a5982" officeooo:paragraph-rsid="003a5982" fo:background-color="transparent" style:font-size-asian="11pt" style:font-size-complex="11pt"/>
    </style:style>
    <style:style style:name="P12"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paragraph-rsid="003da1a4" fo:background-color="transparent" style:font-size-asian="11pt" style:font-size-complex="11pt"/>
    </style:style>
    <style:style style:name="P13"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33445c" officeooo:paragraph-rsid="0033445c" fo:background-color="transparent" style:font-size-asian="11pt" style:font-size-complex="11pt"/>
    </style:style>
    <style:style style:name="P14"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paragraph-rsid="001d8e7f" fo:background-color="transparent" style:font-size-asian="11pt" style:font-size-complex="11pt"/>
    </style:style>
    <style:style style:name="P15"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bold" fo:background-color="transparent" style:font-size-asian="11pt" style:font-size-complex="11pt"/>
    </style:style>
    <style:style style:name="P16"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1e513e" officeooo:paragraph-rsid="001e513e" fo:background-color="transparent" style:font-size-asian="11pt" style:font-size-complex="11pt"/>
    </style:style>
    <style:style style:name="P17"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17324f" officeooo:paragraph-rsid="0017324f" fo:background-color="transparent" style:font-size-asian="11pt" style:font-size-complex="11pt"/>
    </style:style>
    <style:style style:name="P18" style:family="paragraph" style:parent-style-name="Text_20_body">
      <style:paragraph-properties fo:margin-left="0cm" fo:margin-right="0cm" fo:margin-top="0cm" fo:margin-bottom="0.199cm" style:contextual-spacing="false" fo:orphans="2" fo:widows="2" fo:text-indent="0cm" style:auto-text-indent="false"/>
      <style:text-properties style:font-name="Arial" fo:font-size="11pt" officeooo:paragraph-rsid="00424a27" fo:background-color="transparent" style:font-size-asian="11pt" style:font-size-complex="11pt"/>
    </style:style>
    <style:style style:name="P19"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222fb7" officeooo:paragraph-rsid="0052e23d" fo:background-color="transparent" style:font-size-asian="11pt" style:font-size-complex="11pt"/>
    </style:style>
    <style:style style:name="P20"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2783b3" officeooo:paragraph-rsid="002783b3" fo:background-color="transparent" style:font-size-asian="11pt" style:font-size-complex="11pt"/>
    </style:style>
    <style:style style:name="P21"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2ac468" officeooo:paragraph-rsid="002ac468" fo:background-color="transparent" style:font-size-asian="11pt" style:font-size-complex="11pt"/>
    </style:style>
    <style:style style:name="P22"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2b0094" officeooo:paragraph-rsid="002b0094" fo:background-color="transparent" style:font-size-asian="11pt" style:font-size-complex="11pt"/>
    </style:style>
    <style:style style:name="P23" style:family="paragraph" style:parent-style-name="Text_20_body">
      <style:paragraph-properties fo:margin-left="0cm" fo:margin-right="0cm" fo:margin-top="0cm" fo:margin-bottom="0.199cm" style:contextual-spacing="false" fo:orphans="2" fo:widows="2" fo:text-indent="0cm" style:auto-text-indent="false"/>
      <style:text-properties officeooo:paragraph-rsid="002ac468"/>
    </style:style>
    <style:style style:name="P24" style:family="paragraph" style:parent-style-name="Text_20_body">
      <style:paragraph-properties fo:margin-left="0cm" fo:margin-right="0cm" fo:margin-top="0cm" fo:margin-bottom="0.199cm" style:contextual-spacing="false" fo:orphans="2" fo:widows="2" fo:text-indent="0cm" style:auto-text-indent="false"/>
      <style:text-properties fo:font-variant="normal" fo:text-transform="none" fo:color="#000000" loext:opacity="100%" style:font-name="Arial" fo:font-size="11pt" fo:letter-spacing="normal" fo:font-style="normal" fo:font-weight="bold" fo:background-color="transparent" style:font-size-asian="11pt" style:font-size-complex="11pt"/>
    </style:style>
    <style:style style:name="P25" style:family="paragraph" style:parent-style-name="Text_20_body">
      <style:paragraph-properties fo:margin-left="0cm" fo:margin-right="0cm" fo:margin-top="0cm" fo:margin-bottom="0.199cm" style:contextual-spacing="false" fo:line-height="115%" fo:orphans="2" fo:widows="2" fo:text-indent="0cm" style:auto-text-indent="false"/>
      <style:text-properties fo:font-variant="normal" fo:text-transform="none" fo:color="#000000" loext:opacity="100%" style:font-name="Arial" fo:font-size="11pt" fo:letter-spacing="normal" fo:font-style="normal" fo:font-weight="normal" officeooo:rsid="0017324f" officeooo:paragraph-rsid="0024c66c" fo:background-color="transparent" style:font-size-asian="11pt" style:font-size-complex="11pt"/>
    </style:style>
    <style:style style:name="P26" style:family="paragraph" style:parent-style-name="Text_20_body">
      <style:paragraph-properties fo:margin-left="0cm" fo:margin-right="0cm" fo:margin-top="0cm" fo:margin-bottom="0.199cm" style:contextual-spacing="false" fo:line-height="115%" fo:orphans="2" fo:widows="2" fo:text-indent="0cm" style:auto-text-indent="false"/>
      <style:text-properties style:font-name="Arial" fo:font-size="11pt" officeooo:paragraph-rsid="0025ed4e" fo:background-color="transparent" style:font-size-asian="11pt" style:font-size-complex="11pt"/>
    </style:style>
    <style:style style:name="P27" style:family="paragraph" style:parent-style-name="Text_20_body">
      <style:paragraph-properties fo:margin-left="0cm" fo:margin-right="0cm" fo:margin-top="0cm" fo:margin-bottom="0.199cm" style:contextual-spacing="false" fo:line-height="115%" fo:orphans="2" fo:widows="2" fo:text-indent="0cm" style:auto-text-indent="false"/>
      <style:text-properties style:font-name="Arial" fo:font-size="11pt" fo:background-color="transparent" style:font-size-asian="11pt" style:font-size-complex="11pt"/>
    </style:style>
    <style:style style:name="P28" style:family="paragraph" style:parent-style-name="Standard">
      <style:paragraph-properties fo:margin-top="0cm" fo:margin-bottom="0.199cm" style:contextual-spacing="false" fo:line-height="115%"/>
      <style:text-properties style:font-name="Arial" fo:font-size="11pt" officeooo:rsid="0017324f" officeooo:paragraph-rsid="00192071" fo:background-color="transparent" style:font-size-asian="11pt" style:font-size-complex="11pt"/>
    </style:style>
    <style:style style:name="P29" style:family="paragraph" style:parent-style-name="Standard">
      <style:paragraph-properties fo:margin-top="0cm" fo:margin-bottom="0.199cm" style:contextual-spacing="false" fo:line-height="115%"/>
      <style:text-properties style:font-name="Arial" fo:font-size="11pt" officeooo:paragraph-rsid="002db4aa" fo:background-color="transparent" style:font-size-asian="11pt" style:font-size-complex="11pt"/>
    </style:style>
    <style:style style:name="T1" style:family="text">
      <style:text-properties style:font-name="Arial" fo:font-style="italic"/>
    </style:style>
    <style:style style:name="T2" style:family="text">
      <style:text-properties fo:color="#0e6a80" loext:opacity="100%" style:text-line-through-style="none" style:text-line-through-type="none" style:font-name="Arial" fo:font-style="italic" style:text-underline-style="none" fo:font-weight="bold" style:text-blinking="false" fo:background-color="transparent" loext:char-shading-value="0"/>
    </style:style>
    <style:style style:name="T3" style:family="text">
      <style:text-properties fo:color="#333333" loext:opacity="100%" fo:font-family="Arial, 'Helvetica Neue', Helvetica, sans-serif" fo:font-size="11.25pt" fo:font-weight="bold"/>
    </style:style>
    <style:style style:name="T4" style:family="text">
      <style:text-properties fo:background-color="transparent" loext:char-shading-value="0"/>
    </style:style>
    <style:style style:name="T5" style:family="text">
      <style:text-properties fo:font-variant="normal" fo:text-transform="none" fo:color="#000000" loext:opacity="100%" style:font-name="Arial" fo:font-size="11pt" fo:letter-spacing="normal" fo:font-style="normal" fo:font-weight="bold" fo:background-color="transparent" loext:char-shading-value="0" style:font-size-asian="11pt" style:font-weight-asian="bold" style:font-size-complex="11pt" style:font-weight-complex="bold"/>
    </style:style>
    <style:style style:name="T6" style:family="text">
      <style:text-properties fo:font-variant="normal" fo:text-transform="none" fo:color="#fc6722" loext:opacity="100%" style:text-line-through-style="none" style:text-line-through-type="none" style:font-name="Arial" fo:font-size="11pt" fo:letter-spacing="normal" fo:font-style="normal" style:text-underline-style="none" fo:font-weight="bold" style:text-blinking="false" fo:background-color="transparent" loext:char-shading-value="0" style:font-size-asian="11pt" style:font-weight-asian="bold" style:font-size-complex="11pt" style:font-weight-complex="bold"/>
    </style:style>
    <style:style style:name="T7" style:family="text">
      <style:text-properties officeooo:rsid="00198523"/>
    </style:style>
    <style:style style:name="T8" style:family="text">
      <style:text-properties officeooo:rsid="002d8749"/>
    </style:style>
    <style:style style:name="T9" style:family="text">
      <style:text-properties officeooo:rsid="00309ad8"/>
    </style:style>
    <style:style style:name="T10" style:family="text">
      <style:text-properties officeooo:rsid="00349d47"/>
    </style:style>
    <style:style style:name="T11" style:family="text">
      <style:text-properties officeooo:rsid="0051cb27"/>
    </style:style>
    <style:style style:name="T12" style:family="text">
      <style:text-properties officeooo:rsid="0035f06f"/>
    </style:style>
    <style:style style:name="T13" style:family="text">
      <style:text-properties officeooo:rsid="0015748b"/>
    </style:style>
    <style:style style:name="T14" style:family="text">
      <style:text-properties officeooo:rsid="0052ab0c"/>
    </style:style>
    <style:style style:name="T15" style:family="text">
      <style:text-properties officeooo:rsid="0037c56b"/>
    </style:style>
    <style:style style:name="T16" style:family="text">
      <style:text-properties officeooo:rsid="001b220b"/>
    </style:style>
    <style:style style:name="T17" style:family="text">
      <style:text-properties officeooo:rsid="003a5982"/>
    </style:style>
    <style:style style:name="T18" style:family="text">
      <style:text-properties officeooo:rsid="00387beb"/>
    </style:style>
    <style:style style:name="T19" style:family="text">
      <style:text-properties officeooo:rsid="003fb063"/>
    </style:style>
    <style:style style:name="T20" style:family="text">
      <style:text-properties officeooo:rsid="0040fb03"/>
    </style:style>
    <style:style style:name="T21" style:family="text">
      <style:text-properties officeooo:rsid="003c6373"/>
    </style:style>
    <style:style style:name="T22" style:family="text">
      <style:text-properties officeooo:rsid="003da1a4"/>
    </style:style>
    <style:style style:name="T23" style:family="text">
      <style:text-properties officeooo:rsid="001c1af1"/>
    </style:style>
    <style:style style:name="T24" style:family="text">
      <style:text-properties officeooo:rsid="0032616d"/>
    </style:style>
    <style:style style:name="T25" style:family="text">
      <style:text-properties officeooo:rsid="003e3f61"/>
    </style:style>
    <style:style style:name="T26" style:family="text">
      <style:text-properties officeooo:rsid="001d8e7f"/>
    </style:style>
    <style:style style:name="T27" style:family="text">
      <style:text-properties officeooo:rsid="0017324f"/>
    </style:style>
    <style:style style:name="T28" style:family="text">
      <style:text-properties officeooo:rsid="0052e23d"/>
    </style:style>
    <style:style style:name="T29" style:family="text">
      <style:text-properties officeooo:rsid="001dc475"/>
    </style:style>
    <style:style style:name="T30" style:family="text">
      <style:text-properties officeooo:rsid="00424a27"/>
    </style:style>
    <style:style style:name="T31" style:family="text">
      <style:text-properties officeooo:rsid="0033445c"/>
    </style:style>
    <style:style style:name="T32" style:family="text">
      <style:text-properties style:font-weight-asian="bold" style:font-weight-complex="bold"/>
    </style:style>
    <style:style style:name="T33" style:family="text">
      <style:text-properties style:font-weight-asian="normal" style:font-weight-complex="normal"/>
    </style:style>
    <style:style style:name="T34" style:family="text">
      <style:text-properties officeooo:rsid="00202d1e" style:font-weight-asian="normal" style:font-weight-complex="normal"/>
    </style:style>
    <style:style style:name="T35" style:family="text">
      <style:text-properties officeooo:rsid="00424a27" style:font-weight-asian="normal" style:font-weight-complex="normal"/>
    </style:style>
    <style:style style:name="T36" style:family="text">
      <style:text-properties officeooo:rsid="00202d1e"/>
    </style:style>
    <style:style style:name="T37" style:family="text">
      <style:text-properties officeooo:rsid="00222fb7"/>
    </style:style>
    <style:style style:name="T38" style:family="text">
      <style:text-properties officeooo:rsid="0023526e"/>
    </style:style>
    <style:style style:name="T39" style:family="text">
      <style:text-properties fo:font-variant="normal" fo:text-transform="none" fo:color="#000000" loext:opacity="100%" fo:letter-spacing="normal" fo:font-style="normal" fo:font-weight="normal" officeooo:rsid="002229bc"/>
    </style:style>
    <style:style style:name="T40" style:family="text">
      <style:text-properties fo:font-variant="normal" fo:text-transform="none" fo:color="#000000" loext:opacity="100%" fo:letter-spacing="normal" fo:font-style="normal" fo:font-weight="normal" officeooo:rsid="0044f8e4"/>
    </style:style>
    <style:style style:name="T41" style:family="text">
      <style:text-properties fo:font-variant="normal" fo:text-transform="none" fo:color="#000000" loext:opacity="100%" fo:letter-spacing="normal" fo:font-style="normal" fo:font-weight="normal" officeooo:rsid="00424a27"/>
    </style:style>
    <style:style style:name="T42" style:family="text">
      <style:text-properties fo:font-variant="normal" fo:text-transform="none" fo:color="#000000" loext:opacity="100%" fo:letter-spacing="normal" fo:font-style="normal" fo:font-weight="normal" officeooo:rsid="005be681"/>
    </style:style>
    <style:style style:name="T43" style:family="text">
      <style:text-properties fo:font-variant="normal" fo:text-transform="none" fo:color="#000000" loext:opacity="100%" fo:letter-spacing="normal" fo:font-style="normal" fo:font-weight="normal" officeooo:rsid="004345ef"/>
    </style:style>
    <style:style style:name="T44" style:family="text">
      <style:text-properties officeooo:rsid="002db4aa"/>
    </style:style>
    <style:style style:name="T45" style:family="text">
      <style:text-properties officeooo:rsid="00293b93"/>
    </style:style>
    <style:style style:name="T46" style:family="text">
      <style:text-properties officeooo:rsid="002ac468"/>
    </style:style>
    <style:style style:name="T47" style:family="text">
      <style:text-properties officeooo:rsid="002b237f"/>
    </style:style>
    <style:style style:name="T48" style:family="text">
      <style:text-properties fo:font-variant="normal" fo:text-transform="none" fo:color="#000000" loext:opacity="100%" style:font-name="Arial" fo:font-size="11pt" fo:letter-spacing="normal" fo:font-style="normal" fo:font-weight="normal" officeooo:rsid="004677ad" fo:background-color="transparent" loext:char-shading-value="0" style:font-size-asian="11pt" style:font-size-complex="11pt"/>
    </style:style>
    <style:style style:name="T49" style:family="text">
      <style:text-properties fo:font-variant="normal" fo:text-transform="none" fo:color="#000000" loext:opacity="100%" style:font-name="Arial" fo:font-size="11pt" fo:letter-spacing="normal" fo:font-style="normal" fo:font-weight="normal" officeooo:rsid="002ac468" fo:background-color="transparent" loext:char-shading-value="0" style:font-size-asian="11pt" style:font-size-complex="11pt"/>
    </style:style>
    <style:style style:name="T50" style:family="text">
      <style:text-properties fo:font-variant="normal" fo:text-transform="none" fo:color="#000000" loext:opacity="100%" style:font-name="Arial" fo:font-size="11pt" fo:letter-spacing="normal" fo:font-style="normal" fo:font-weight="normal" officeooo:rsid="0052e23d" fo:background-color="transparent" loext:char-shading-value="0" style:font-size-asian="11pt" style:font-size-complex="11pt"/>
    </style:style>
    <style:style style:name="T51" style:family="text">
      <style:text-properties fo:font-variant="normal" fo:text-transform="none" fo:color="#000000" loext:opacity="100%" style:font-name="Arial" fo:font-size="11pt" fo:letter-spacing="normal" fo:font-style="normal" fo:font-weight="normal" officeooo:rsid="0047ba90" fo:background-color="transparent" loext:char-shading-value="0" style:font-size-asian="11pt" style:font-size-complex="11pt"/>
    </style:style>
    <style:style style:name="T52" style:family="text">
      <style:text-properties fo:font-variant="normal" fo:text-transform="none" fo:color="#000000" loext:opacity="100%" style:font-name="Arial" fo:font-size="11pt" fo:letter-spacing="normal" fo:font-style="normal" fo:font-weight="normal" officeooo:rsid="004cea83" fo:background-color="transparent" loext:char-shading-value="0" style:font-size-asian="11pt" style:font-size-complex="11pt"/>
    </style:style>
    <style:style style:name="T53" style:family="text">
      <style:text-properties officeooo:rsid="00651a18" style:font-weight-asian="bold" style:font-weight-complex="bold"/>
    </style:style>
    <style:style style:name="T54" style:family="text">
      <style:text-properties officeooo:rsid="00192071"/>
    </style:style>
    <style:style style:name="T55" style:family="text">
      <style:text-properties officeooo:rsid="0024c66c"/>
    </style:style>
    <style:style style:name="T56" style:family="text">
      <style:text-properties fo:font-variant="normal" fo:text-transform="none" fo:color="#000000" loext:opacity="100%" fo:letter-spacing="normal" fo:font-style="normal" fo:font-weight="normal" officeooo:rsid="0024c66c"/>
    </style:style>
    <style:style style:name="T57" style:family="text">
      <style:text-properties fo:font-variant="normal" fo:text-transform="none" fo:color="#000000" loext:opacity="100%" fo:letter-spacing="normal" fo:font-style="normal" fo:font-weight="normal" officeooo:rsid="0047ba90"/>
    </style:style>
    <style:style style:name="T58" style:family="text">
      <style:text-properties fo:font-variant="normal" fo:text-transform="none" fo:color="#000000" loext:opacity="100%" fo:letter-spacing="normal" fo:font-style="normal" fo:font-weight="normal" officeooo:rsid="0025ed4e"/>
    </style:style>
    <style:style style:name="T59" style:family="text">
      <style:text-properties fo:font-variant="normal" fo:text-transform="none" fo:color="#000000" loext:opacity="100%" fo:letter-spacing="normal" fo:font-style="normal" fo:font-weight="normal" officeooo:rsid="0033445c"/>
    </style:style>
    <style:style style:name="T60" style:family="text">
      <style:text-properties fo:font-variant="normal" fo:text-transform="none" fo:color="#000000" loext:opacity="100%" fo:letter-spacing="normal" fo:font-style="normal" fo:font-weight="normal" officeooo:rsid="00541ac9"/>
    </style:style>
    <style:style style:name="T61" style:family="text">
      <style:text-properties fo:font-variant="normal" fo:text-transform="none" fo:color="#000000" loext:opacity="100%" fo:letter-spacing="normal" fo:font-style="normal" fo:font-weight="bold" style:font-weight-asian="bold" style:font-weight-complex="bold"/>
    </style:style>
    <style:style style:name="T62" style:family="text">
      <style:text-properties officeooo:rsid="00541ac9"/>
    </style:style>
    <style:style style:name="T63" style:family="text">
      <style:text-properties fo:font-variant="normal" fo:text-transform="none" fo:color="#000000" loext:opacity="100%" fo:letter-spacing="normal" fo:font-style="normal" fo:font-weight="normal" officeooo:rsid="00192071"/>
    </style:style>
    <style:style style:name="T64" style:family="text">
      <style:text-properties fo:font-variant="normal" fo:text-transform="none" fo:color="#000000" loext:opacity="100%" fo:letter-spacing="normal" fo:font-style="normal" fo:font-weight="normal" officeooo:rsid="00548a18"/>
    </style:style>
    <style:style style:name="T65" style:family="text">
      <style:text-properties officeooo:rsid="0048fc72"/>
    </style:style>
    <style:style style:name="T66" style:family="text">
      <style:text-properties officeooo:rsid="00548a18"/>
    </style:style>
    <style:style style:name="fr1" style:family="graphic" style:parent-style-name="Frame">
      <style:graphic-properties fo:margin-left="0cm" fo:margin-right="0cm" fo:margin-top="0cm" fo:margin-bottom="0cm" style:wrap="right" style:number-wrapped-paragraphs="no-limit" style:vertical-pos="top" style:vertical-rel="paragraph-content" style:horizontal-pos="left" style:horizontal-rel="paragraph"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Rámec1" text:anchor-type="paragraph" svg:width="8.784cm" draw:z-index="0"><draw:text-box fo:min-height="0.041cm"><text:p text:style-name="P2">17.08.2026 4:46 | Rozhovor</text:p></draw:text-box></draw:frame><draw:frame draw:style-name="fr1" draw:name="Rámec2" text:anchor-type="paragraph" svg:width="8.784cm" draw:z-index="1"><draw:text-box fo:min-height="0.041cm"><text:p text:style-name="P3"><text:span text:style-name="T1">autor: </text:span><text:a xlink:type="simple" xlink:href="https://www.parlamentnilisty.cz/redakce/autor/Jaroslav%20Polanský" text:style-name="Internet_20_link" text:visited-style-name="Visited_20_Internet_20_Link"><text:span text:style-name="Strong_20_Emphasis"><text:span text:style-name="T2">Jaroslav Polanský</text:span></text:span></text:a></text:p></draw:text-box></draw:frame><text:span text:style-name="Strong_20_Emphasis"><text:span text:style-name="T3">Minulá vláda se podrobovala iniciativně a s nadšením, současná vláda snad bude trochu brzdit, věří ekonomka Radka Johnová. Společenská atmosféra se podle ní nezměnila, a i Fialova vláda stále vyčkává, že se jednou vrátí.</text:span></text:span></text:p>
      <text:p text:style-name="P4"><text:a xlink:type="simple" xlink:href="https://www.parlamentnilisty.cz/arena/rozhovory/Ekonomka-Johnova-o-kolonii-Cesko-Tato-vlada-je-porad-nejlepsi-moznost-795538" text:style-name="Internet_20_link" text:visited-style-name="Visited_20_Internet_20_Link"><text:span text:style-name="T4">https://www.parlamentnilisty.cz/arena/rozhovory/Ekonomka-Johnova-o-kolonii-Cesko-Tato-vlada-je-porad-nejlepsi-moznost-795538</text:span></text:a></text:p>
      <text:p text:style-name="P5"><text:span text:style-name="T5">Paní doktorko, poslední rozhovor jste </text:span><text:a xlink:type="simple" xlink:href="http://xn--parlamentnmlistm-isb95u.cz/" office:target-frame-name="_blank" xlink:show="new" text:style-name="Internet_20_link" text:visited-style-name="Visited_20_Internet_20_Link"><text:span text:style-name="T6">ParlamentnímListům.cz</text:span></text:a><text:span text:style-name="T5"> dala v roce 2024. Poté odešel kolega Hroník, se kterým jste dříve hovořila, do důchodu. Mezitím také ,,odešla do důchodu" vláda Petra Fialy, kterou jste hojně kritizovala. Nastala v naší zemi příchodem nové vlády uspokojivá změna společenské atmosféry?</text:span></text:p>
      <text:p text:style-name="P6"><text:span text:style-name="T7">Jaká může nastat změna </text:span>v kolonii?<text:span text:style-name="T8"> Minulá vláda se podrobovala iniciativně a s nadšením, současná vláda snad bude trochu brzdit.</text:span><text:span text:style-name="T9"> Záleží </text:span><text:span text:style-name="T10">především </text:span><text:span text:style-name="T9">na tom, jestli bude vládnout vláda nebo Ústavní soud</text:span><text:span text:style-name="T10"> prostřednictvím Hradu</text:span><text:span text:style-name="T11"> nebo EK z Bruselu</text:span><text:span text:style-name="T9">.</text:span><text:span text:style-name="T12"> </text:span><text:span text:style-name="T10">Ale pořád je tato vláda nejlepší z možností, které přicházely v úvahu.</text:span></text:p>
      <text:p text:style-name="P7"><text:span text:style-name="T10">Společenská atmosféra se nezměnila. Společnost je stále rozdělená mnohem víc, než v pozdním reálném socialismu. O to se </text:span><text:span text:style-name="T12">„</text:span><text:span text:style-name="T10">úspěšně</text:span><text:span text:style-name="T12">“</text:span><text:span text:style-name="T10"> stará agresivní neomarxistická </text:span><text:span text:style-name="T12">„</text:span><text:span text:style-name="T10">liberální</text:span><text:span text:style-name="T12">“</text:span><text:span text:style-name="T10"> klika.</text:span><text:span text:style-name="T11"> A navíc se o</text:span><text:span text:style-name="T13">bávám, že vláda Petra Fialy neodešla </text:span><text:span text:style-name="T12">„</text:span><text:span text:style-name="T13">do důchodu</text:span><text:span text:style-name="T12">“</text:span><text:span text:style-name="T13">, </text:span><text:span text:style-name="T11">spíš</text:span><text:span text:style-name="T13"> vyčkává </text:span><text:span text:style-name="T12">„</text:span><text:span text:style-name="T13">na pracáku</text:span><text:span text:style-name="T12">“</text:span><text:span text:style-name="T13">.</text:span></text:p>
      <text:p text:style-name="P1">Předchozí premiér Fiala se točil ve frázích typu ,,děláme, co je třeba", ,,musíme vyslat jasný signál" či ,,občané mají právo na korigované informace". Nynější premiér Babiš mluví o tom, co je třeba dělat ,,pro naše lidi", hovoří o konkrétních dopravních či zdravotnických stavbách a brojí proti ,,zeleným nákladům" z Bruselu. Nejde pro Vás jakožto lektorku marketingu o záměnu jedněch frází za druhé?</text:p>
      <text:p text:style-name="P8">Politika ve svobodném státě ve vztahu k občanům je marketing. Politik je produkt,<text:span text:style-name="T14"> který se prodává na trhu,</text:span> sliby politiků a jejich stran jsou vlastnosti produktu. Občané si tento produkt kupují za své volební hlasy<text:span text:style-name="T15">, dobrovolně,</text:span><text:span text:style-name="T16"> a za své daně</text:span><text:span text:style-name="T15">, povinně</text:span>. <text:span text:style-name="T16">Problém oproti standardnímu trhu nastává tehdy, pokud si občané koupí zmetek, který nemá slibované požadované vlastnosti. Záruční lhůta neexistuje a reklamace se zamítají.</text:span> </text:p>
      <text:p text:style-name="P9">Fráze<text:span text:style-name="T17"> politiků</text:span><text:span text:style-name="T15"> jsou</text:span><text:span text:style-name="T17"> jejich</text:span><text:span text:style-name="T15"> reklamní hesla. Nejsem insider a nevím, co reálně může vláda „dělat pro lidi“. Mně by stačilo, kdyby se lidem nepletla do života s implementací bruselských nařízení a směrnic.</text:span><text:span text:style-name="T18"> Jako ekonomka jsem ale proti deficitním rozpočtům. Dnešní deficit je zítřejší inflace a inflace je pomalá a skrytá měnová reforma; zejména pro lidi, kteří mají úspory.</text:span><text:span text:style-name="T14"> Smutné je, že premiér Babiš to ví; na rozdíl od většiny jeho voličů.</text:span></text:p>
      <text:p text:style-name="P10"><text:span text:style-name="T19">Dokáže Babišova vláda odmítnout zbytečné výdaje na Green Deal, ideologické neziskovky, předražené a nepotřebné zbraně</text:span><text:span text:style-name="T20">, na </text:span><text:span text:style-name="T19">ekonomické migranty</text:span><text:span text:style-name="T20">? Bude na to mít sílu a odvahu? A smí se to vůbec, v našem malém bruselském protektorátu?</text:span></text:p>
      <text:p text:style-name="P1">Premiér Babiš rád používá termín ,,deepstate", Vy jste před dvěma lety použila termín ,,pochod institucemi". Znamená to, že na úřednických pozicích sedí liberální levičáci, kteří coby ,,odborné autority" tvrdí, že není možné nebojovat za klima, gender, vstřícnost k EU apod. Babiš, ale i Turek nebo Macinka se těchto struktur snaží zbavovat. S jakou zručností?</text:p>
      <text:p text:style-name="P11">Deep state jsou nátlakové neziskovky, část soudců a státních zastupitelů, lobbisté, novodobí armádní politruci, plukovníci, pro které jsou občané svině, a tzv. státní úředníci<text:span text:style-name="T14"> s definitivou</text:span>, politicky dosazení jednou partou, aby<text:span text:style-name="T14"> definitivně</text:span> otravovali život té druhé<text:span text:style-name="T14"> partě</text:span>. Ano, je to dovršený „dlouhý pochod institucemi“<text:span text:style-name="T21">, jak to nazval Rudi Dutschke koncem 60. let. Šlo o výzvu, aby se aktivisté místo přímé revoluce infiltrovali do institucí státní správy, škol, médií apod. a měnili je zevnitř. Zjevně se jim to povedlo i kratším pochodem u nás.</text:span></text:p>
      <text:p text:style-name="P9"><text:span text:style-name="T21">Petr </text:span>Macinka<text:span text:style-name="T21"> se </text:span><text:span text:style-name="T22">je </text:span><text:span text:style-name="T21">snaží na svém ministerstvu eliminovat, snad bude úspěšný. Mimochodem pan</text:span><text:span text:style-name="T14"> ministr</text:span><text:span text:style-name="T21"> Macinka</text:span> je <text:span text:style-name="T23">mediálně </text:span>skvělý<text:span text:style-name="T24">, ten se snad politikem narodil a u Václava Klause se dobře učil.</text:span><text:span text:style-name="T22"> Jeho vstup </text:span><text:soft-page-break/><text:span text:style-name="T22">do vysoké politiky přes debatu s Hillary Clintonovou na Mnichovské bezpečnostní konferenci byla nejhlasitější rána momentálním držitelům „pravdy“ od doby pádu Berlínské zdi.</text:span></text:p>
      <text:p text:style-name="P12"><text:span text:style-name="T22">MŽP tak viditelné není a o panu Turkovi toho moc nevím. Je líbivou a viditelnou reklamou, úspěšným logem, marketingovým heslem, které dostalo Přísahu do EP a Motoristy do PSP. To není málo, ale nestačí to. Na MŽP bude rozhodovat, jak svoji roli náhradníka zvládne ministr Igor Červený. Poznala jsem ho jako slušného, velmi inteligentního studenta,</text:span><text:span text:style-name="T25"> v krásných dobách, kdy se dalo na univerzitě svobodně debatovat, </text:span><text:span text:style-name="T19">a pan Červený </text:span><text:span text:style-name="T22">umí argumentovat</text:span><text:span text:style-name="T19"> a obhájit si svůj názor</text:span><text:span text:style-name="T25">. Věřím, že šanci, kterou dostal, využije nejen pro sebe, ale i ku prospěchu ČR. Držím palce.</text:span></text:p>
      <text:p text:style-name="P1">Premiér Babiš také prý ,,útočí na kritické novináře" ze Seznamu či Deníku N a chce si ,,podmanit veřejnoprávní média", čímž ohrožuje demokracii, slyšíme z úst opozičních politiků Baxy, Jakoba i jiných. Cítíte se tím ohrožena i Vy?</text:p>
      <text:p text:style-name="P13">Podmaňovat si veřejnoprávní média mohou jen ti vítězové voleb, kteří stojí na správné straně. <text:span text:style-name="T20">Podmanění médií je hrozbou jen někdy, jindy se to jmenuje navrácení nezávislosti. </text:span>Viz Polsko a Maďarsko.<text:span text:style-name="T14"> Demokracii ohrožuje cenzura, dehonestování a vymlčování oponentních názorů a nežádoucích faktů.</text:span></text:p>
      <text:p text:style-name="P9"><text:span text:style-name="T26">Pokud se něčím cítím o</text:span>hrožena<text:span text:style-name="T26">, tak</text:span> propagandou veřejnoprávních médií<text:span text:style-name="T27">, kterou si</text:span><text:span text:style-name="T26"> navíc</text:span><text:span text:style-name="T27"> povinně musím platit. Soukromá média si mohou dělat, co chtějí.</text:span><text:span text:style-name="T20"> V tomto ohledu Andrej Babiš promeškal velkou příležitost využít svůj mediální dům Mafra ve svůj prospěch v době, kdy ho vlastnil</text:span><text:span text:style-name="T28"> a kdy iDnes mělo slušnou reputaci.</text:span></text:p>
      <text:p text:style-name="P14"><text:span text:style-name="T28">„</text:span><text:span text:style-name="T26">Státní</text:span><text:span text:style-name="T28">“</text:span><text:span text:style-name="T26"> veřejnoprávní média</text:span><text:span text:style-name="T29"> jsou už dlouho podmaněna jednou skupinou, tzv. liberálními demokraty, byť se nechovají jako liberálové ani jako demokraté. Co neodpovídá jejich jedinému správnému progresivistickému pohledu na svět, to do vysílání státních médií nepustí. A nechytejte mě za slovní spojení </text:span><text:span text:style-name="T28">„</text:span><text:span text:style-name="T29">státní média</text:span><text:span text:style-name="T28">“</text:span><text:span text:style-name="T29">. Zřídil je stát svým zákonem, tedy politici, parlament. Parlament volí mediální rady, vláda navrhuje výši poplatků a okruh poplatníků, parlament to schvaluje. Mediální rady volí generální ředitele.</text:span><text:span text:style-name="T8"> Kde je nezávislost na politicích? Nezávislá</text:span><text:span text:style-name="T30"> na politicích</text:span><text:span text:style-name="T8"> ta média budou tehdy, až si je budou platit jejich dobrovolní abonenti. A tuto nezávislost jim moc přej</text:span><text:span text:style-name="T31">i</text:span><text:span text:style-name="T8">.</text:span></text:p>
      <text:p text:style-name="P15"><text:span text:style-name="T32">Pokud jde o potřebu zbrojit, protože ,,Putin je za humny", tak menšinová sorta občanů, kteří si to myslí a požadují, je stále slyšet v médiích a veřejném prostoru obecně. Nyní se skládají na zbraně pro Ukrajinu sami a vláda, která se zbrojními výdaji nespěchá, prý ,,riskuje bezpečnost země". Dle opozice. Jak tuto situaci vnímáte?</text:span></text:p>
      <text:p text:style-name="P16">Co to je <text:span text:style-name="T33">„Putin je za humny“? Putin je v Rusku a stará se o ruské občany. A jak, to není naše věc. </text:span><text:span text:style-name="T34">Víte, já nemám důvěru v bývalé komunistické ex-rozvědčíky, ať už KGB nebo ČSLA, i když uznávám, že se mohou lišit výší svého IQ, racionalitou a konzistencí jednání i tím, jak</text:span><text:span text:style-name="T35"> si to odpracovali a jak</text:span><text:span text:style-name="T34"> hájí zájmy svého státu a svých občanů.</text:span></text:p>
      <text:p text:style-name="P17">Válka je vítaná příležitost pro zbohatnutí bezcharakterních gaunerů. <text:span text:style-name="T36">S pomocí p</text:span>ropagand<text:span text:style-name="T36">y</text:span> umožňuje bilionové kšefty, pohádkové zbohatnutí, jachty, rezidence<text:span text:style-name="T37"> všude ve světě a</text:span> <text:span text:style-name="T30">„</text:span>zlaté hajzly<text:span text:style-name="T30">“</text:span>.<text:span text:style-name="T38"> Pokud se na zbraně pro kohokoli chtějí skládat soukromníci, je to jejich věc, ale stát by tomu neměl dávat záštitu. Zbytečně dělá z naší republiky terč.</text:span></text:p>
      <text:p text:style-name="P18"><text:span text:style-name="T39">Když hovoříme o zbrojních výdajích ve vztahu k bezpečnosti země, měli bychom se ptát, na obranu proti čemu mají být vynaloženy.</text:span><text:span text:style-name="T40"> K čemu nám jsou stíhačky, pro které nemáme letiště, které mohou nést jaderné hlavice, které nemáme, ale vystartovat mohou jen na kód zaslaný z USA?</text:span><text:span text:style-name="T39"> Jsme připraveni na situaci, jaká nastala v Ceutě? Dokázali bychom reagovat, kdyby Německo nebo Rakousko, třeba po volbách, stoplo veškeré podpory </text:span><text:span text:style-name="T41">„</text:span><text:span text:style-name="T39">svým</text:span><text:span text:style-name="T41">“</text:span><text:span text:style-name="T39"> nelegálním migrantům? Nebo kdyby Polsko zrušilo status dočasné ochrany uprchlíka válečným zběhům a těm, kteří se vyhýbají odvodu?</text:span><text:span text:style-name="T41"> Smíme se vůbec bránit proti nechtěné migraci a potažmo proti výměně obyvatelstva? Nebo nám mezinárodní soudy přikáží podvolit se potenciálním vetřelcům</text:span><text:span text:style-name="T42">,</text:span><text:span text:style-name="T41"> a ještě si je platit z vlastních daní?</text:span><text:span text:style-name="T40"> Přizpůsobovat se jejich kultuře, abychom je neuráželi?</text:span><text:span text:style-name="T41"> Píše o tom Robert Kotzian v knize Migrace a globalismus: Jak globalisté řízením migrace proměňují Evropu [LEDA, 2025]</text:span><text:span text:style-name="T43">. Chtějí Evropané skončit jako američtí Indiáni? Nenastal čas začít o tom otevřeně diskutovat a adekvátně reagovat?</text:span></text:p>
      <text:p text:style-name="P19"><text:soft-page-break/>Vztahovat výdaje na obranu k HDP je ukazatel záměrně matoucí<text:span text:style-name="T28"> </text:span>veřejnost. Stát nehospodaří s HDP. Státní rozpočet je cca čtvrtina HDP. Takže 2 % HDP jsou 8 % z rozpočtu, a to ještě za předpokladu, že do státního rozpočtu počítáme i příjmy ze zdravorního a sociálního tzv. pojištění, tedy příjmy s přímým určením; a na zbraně to <text:span text:style-name="T44">fakt </text:span>není.</text:p>
      <text:p text:style-name="P15"><text:span text:style-name="T32">Zkusme položit otevřenou otázku: Co od Andreje Babiše, Tomia Okamury, Petra Macinky a dalších politiků čekáte? Mají někde postupovat rychleji, tvrději či důrazněji?</text:span></text:p>
      <text:p text:style-name="P17">Nic. Ano. Všude.</text:p>
      <text:p text:style-name="P20">Nečekám od této vlády, že bude líp. Ale snad nebude hůř. Nezapomínejme, že <text:span text:style-name="T45">minulá vláda získala postupně všechno. PSP, Senát, prezidenta,</text:span><text:span text:style-name="T46"> Státní zastupitelství a</text:span><text:span text:style-name="T45"> Ústavní soud, hlavní média, silové složky</text:span><text:span text:style-name="T46">,</text:span><text:span text:style-name="T45"> kulturní </text:span><text:span text:style-name="T28">„</text:span><text:span text:style-name="T45">celebrity</text:span><text:span text:style-name="T28">“</text:span><text:span text:style-name="T45"> i školy včetně vysokých; za sebou měla Brusel a po většinu doby i Washington.</text:span></text:p>
      <text:p text:style-name="P21">Kde vázne rychlé a transparentní vyšetřování kauz známých jako Dozimetr a Kampelička, odskáče si Bitcoiny pouze pan Jiřikovský? A co další, možná hodně předražené, zakázky?<text:span text:style-name="T28"> Bojí se vyšetřovatelé, státní zástupci a soudci dopravní nehody nebo se nechtějí učit létat z okna?</text:span></text:p>
      <text:p text:style-name="P22">V současné době postrádám ze strany vlády větší důraz na senátní volby. Budou za pár týdnů, jsou <text:span text:style-name="T28">dalším</text:span> malým krokem ke změně sil, ale kromě <text:span text:style-name="T47">kandidátů strany PRO v čele s Milanem Lopraisem a Hynkem Beranem jsem nezaznamenala nějakou kampaň. Tedy kromě jedné pecky, která sem spadla z Německa, ale to je trumf minulé vlády.</text:span></text:p>
      <text:p text:style-name="P23"><text:span text:style-name="T48">Rychleji, tvrději a důrazněji je potřeba postupovat jak ve skutečné obraně viz předchozí </text:span><text:span text:style-name="T49">otázka, tak v oblasti navrácení svobody projevu</text:span><text:span text:style-name="T50">, svobody šíření projevu a svobody po projevu</text:span><text:span text:style-name="T49">. </text:span><text:span text:style-name="Strong_20_Emphasis"><text:span text:style-name="T49">V</text:span></text:span><text:span text:style-name="T49">ýznamný kanadský politik a právník </text:span><text:span text:style-name="Strong_20_Emphasis"><text:span text:style-name="T49">Edward Blake</text:span></text:span><text:span text:style-name="T49"> ve svém projevu z roku 1873 řekl: „Svoboda slova! Dejte lidu svobodu slova a já se postarám o to, že tato svoboda mu zajistí všechny ostatní svobody – svobodu života, osobní svobodu a svobodu vlastnictví.“ </text:span><text:span text:style-name="T51">Potřebujeme svobodně hovořit o Green Dealu, migraci, válkách i míru, formách peněz, nedotknutelnosti vlastnictví, digitálním soukromí, právu rozhodovat si ve svém státě o vlastních pravidlech.</text:span><text:span text:style-name="T50"> </text:span><text:span text:style-name="T52">Nejrealističtější představy</text:span><text:span text:style-name="T50">,</text:span><text:span text:style-name="T52"> co dělat</text:span><text:span text:style-name="T50">,</text:span><text:span text:style-name="T52"> a návrhy, jak to udělat, má poslanec</text:span><text:span text:style-name="T50"> a předseda strany PRO</text:span><text:span text:style-name="T52"> Jindřich Rajchl. </text:span></text:p>
      <text:p text:style-name="P24"><text:span text:style-name="T32">Zaznamenal jsem Váš údiv nad rozhovorem s účastníky letošní Prague Pride. Váš údiv sdílím, nicméně toto je reprezentativní vzorek mládeže kolem 20 let. Jejich trochu starší vrstevníci - voliči STAN či Pirátů - se zaštiťují svým mládím a univerzitními diplomy při podpoře Green Dealu, práv LGBT, zrušení evropského veta, přijetí eura apod. Co si od toho dle </text:span><text:span text:style-name="T53">V</text:span><text:span text:style-name="T32">ás v současné době slibují?</text:span></text:p>
      <text:p text:style-name="P25">Lidé, kteří se řadí do skupiny LGBT, mají stejná občanská práva<text:span text:style-name="T54"> a stejné povinnosti, platí pro ně stejné zákony.</text:span><text:span text:style-name="T38"> </text:span><text:span text:style-name="T55">Požadují toleranci, kterou v našem státě mají; formálně i neformálně. Sami však mají problém tolerovat i tak obyčejnou věc jako je Pochod pro rodinu, pochod rodičů s kočárky a malými dětmi.</text:span></text:p>
      <text:p text:style-name="P26"><text:span text:style-name="T56">K druhé části otázky</text:span><text:span text:style-name="T57">:</text:span><text:span text:style-name="T58"> </text:span><text:span text:style-name="T58">Už Jan Werich říkal: „</text:span><text:span text:style-name="T56">Já znám mnoho vzdělaných hlupáků.“</text:span><text:span text:style-name="T58"> A lidi, kteří si </text:span><text:span text:style-name="T56">přejí</text:span><text:span text:style-name="T58"> další oslabení státní suverenity, tedy</text:span><text:span text:style-name="T56"> zrušení veta, přijetí eura</text:span><text:span text:style-name="T58">, tím i </text:span><text:span text:style-name="T59">přijetí digitální měny </text:span><text:span text:style-name="T58">CBDC</text:span><text:span text:style-name="T60"> (= euroverze čínského monetárně-digitálního gulagu)</text:span><text:span text:style-name="T58">, Green Deal, což je program na zrušení průmyslu, zemědělství i naší civilizace, jsou buď hloupí nebo navedení. Nebo zaplacení. Nevím, co je horší.</text:span></text:p>
      <text:p text:style-name="P27"><text:span text:style-name="T61">Profesor Pavel Kalvach, přední český neurolog, hovoří o tom, že centrum výkonnosti a tím i rozhodování se přesunulo do Asie. Západní civilizace se dle něj oddala ,,relaxu", konejšení menšin a lenochů a relativizaci všeho. Co lze v této zemi vůbec dělat pro zvrácení tohoto trendu?</text:span></text:p>
      <text:p text:style-name="P28">Přestat poslouchat <text:span text:style-name="T54">EK. Na to nestačí vláda a parlament </text:span><text:span text:style-name="T62">„</text:span><text:span text:style-name="T63">v této zemi</text:span><text:span text:style-name="T60">“</text:span><text:span text:style-name="T63">. K tomu jsou potřeba</text:span><text:span text:style-name="T60"> schopní, nikoli všehoschopní, politici a myslící</text:span><text:span text:style-name="T63"> voliči ve více státech EU</text:span><text:span text:style-name="T58">.</text:span><text:span text:style-name="T60"> Utopie. Všimněte si, jen na příkladu V4, že nikdy nemají všechny čtyři státy</text:span><text:span text:style-name="T64"> Visegradu</text:span><text:span text:style-name="T60"> vlády, které by se shodly. „Rozděl a panuj“ fungu</text:span><text:span text:style-name="T64">j</text:span><text:span text:style-name="T60">e.</text:span></text:p>
      <text:p text:style-name="P29"><text:span text:style-name="T44">Teprve až se národní vlády a parlamenty členských zemí EU začnou chovat jako suverénní zástupci svých občanů, může dojít ke změně.</text:span><text:span text:style-name="T65"> Svrchované státy se nesmějí nechat vydírat dotacemi. Mohou si to kompenzovat tím, že přestanou platit odvody do společného rozpočtu EU. A co bude EU bez našich daní. Utečou politici i úředníci a bude po problému. </text:span><text:span text:style-name="T66">Pojďme to zakončit parafrází George Sandové: Evropský svaz? Nekrmte tu bestii!</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s" fo:country="CZ"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cs" fo:country="CZ"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Standard_20__28_WW_29_" style:display-name="Standard (WW)" style:family="paragraph">
      <style:paragraph-properties fo:text-align="left" style:justify-single-word="false" fo:orphans="2" fo:widows="2" fo:hyphenation-ladder-count="no-limit" fo:hyphenation-keep="auto" loext:hyphenation-keep-type="column" loext:hyphenation-keep-line="false" style:vertical-align="baseline"/>
      <style:text-properties style:font-name="Liberation Serif" fo:font-family="'Liberation Serif'" style:font-family-generic="roman" style:font-pitch="variable" fo:font-size="12pt" fo:language="cs" fo:country="CZ" style:letter-kerning="true" style:font-name-asian="NSimSun" style:font-family-asian="NSimSun" style:font-family-generic-asian="system" style:font-pitch-asian="variable" style:font-size-asian="12pt" style:language-asian="zh" style:country-asian="CN" style:font-name-complex="Lucida Sans1" style:font-family-complex="'Lucida Sans'"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Internet_20_link" style:display-name="Internet link" style:family="text">
      <style:text-properties fo:color="#000080" loext:opacity="100%" style:text-underline-style="solid" style:text-underline-width="auto" style:text-underline-color="font-color"/>
    </style:style>
    <style:style style:name="Default_20_Paragraph_20_Font" style:display-name="Default Paragraph Font" style:family="text"/>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Frame" style:family="graphic">
      <style:graphic-properties text:anchor-type="as-char" svg:y="0cm" style:wrap="none" style:vertical-pos="middle" style:vertical-rel="line"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 style:print-orientation="portrait" fo:margin-top="1.401cm" fo:margin-bottom="1.401cm" fo:margin-left="1.401cm" fo:margin-right="1.4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3T19:15:23.718018400</meta:creation-date>
    <dc:date>2026-08-17T19:34:30.384341400</dc:date>
    <meta:editing-duration>P1DT19H55M42S</meta:editing-duration>
    <meta:editing-cycles>26</meta:editing-cycles>
    <meta:generator>LibreOffice/26.2.5.2$Windows_X86_64 LibreOffice_project/cd7284b4cbbfeb507e630c1aac019f4157393acb</meta:generator>
    <meta:print-date>2026-08-15T10:59:00.734660600</meta:print-date>
    <meta:document-statistic meta:table-count="0" meta:image-count="0" meta:object-count="0" meta:page-count="3" meta:paragraph-count="37" meta:word-count="1911" meta:character-count="12438" meta:non-whitespace-character-count="10561"/>
  </office:meta>
</office:document-meta>
</file>